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91b866cae547cf2d5f2af12ebab3bb.png"/>
  <manifest:file-entry manifest:media-type="image/svg+xml" manifest:full-path="Pictures/93c8de8e11239b82ebffe2ddb8356527.svg"/>
  <manifest:file-entry manifest:media-type="image/svg+xml" manifest:full-path="Pictures/f28aafe3b8f5e0f78ab23293cda923d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5a91b866cae547cf2d5f2af12ebab3bb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unique.pm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unique.pm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93c8de8e11239b82ebffe2ddb8356527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93c8de8e11239b82ebffe2ddb8356527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93c8de8e11239b82ebffe2ddb8356527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93c8de8e11239b82ebffe2ddb8356527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93c8de8e11239b82ebffe2ddb8356527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f28aafe3b8f5e0f78ab23293cda923da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43:12</meta:creation-date>
    <dc:creator>Generated</dc:creator>
    <dc:date>2026-09-13T07::43:12</dc:date>
    <dc:language>en-US</dc:language>
    <meta:editing-cycles>1</meta:editing-cycles>
    <meta:editing-duration>PT0S</meta:editing-duration>
    <dc:title>wiki:dokuwiki</dc:title>
  </office:meta>
</office:document-meta>
</file>