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rt"/><text:bookmark-start text:name="__RefHeading___willkommen_beim_wiki_zur_genealogie_und_familienforschung_1"/><text:bookmark-start text:name="willkommen_beim_wiki_zur_genealogie_und_familienforschung"/>Willkommen beim Wiki zur Genealogie und Familienforschung<text:bookmark-end text:name="__RefHeading___willkommen_beim_wiki_zur_genealogie_und_familienforschung_1"/><text:bookmark-end text:name="willkommen_beim_wiki_zur_genealogie_und_familienforschung"/></text:h>
      <text:p text:style-name="Text_20_body">Dieses Wiki soll all jene Informationen bündeln, die in einem „Stammbaum“ oder einer „Familientafel“ üblicherweise keinen Platz finden, dort untergehen zu drohen oder eine solche Datenbank zu sehr aufblähen würden. Für die Dokumenation all jener Nebengeschichten und Informationen die so einen „Stammbaum“ oder eine „Familientafel“ erst so richtig lebendig und interessant machen eignet sich ein Wiki nämlich deutlich besser als jede „klassische“ <text:a xlink:type="simple" xlink:href="https://wiki.unique.pm/doku.php?id=begriffe:genealogie" text:style-name="Internet_20_link" text:visited-style-name="Visited_20_Internet_20_Link">genealogie</text:a>-Software. Zudem ist so ein Wiki auch plattformunabhängig nutzbar. Zudem ermöglicht die Struktur eines Wikis das gemeinsame Erfassen, was bei einer Genealogie-Software so gut wie nie vorgesehen i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04:34</meta:creation-date>
    <dc:creator>Generated</dc:creator>
    <dc:date>2026-09-13T07::04:34</dc:date>
    <dc:language>en-US</dc:language>
    <meta:editing-cycles>1</meta:editing-cycles>
    <meta:editing-duration>PT0S</meta:editing-duration>
    <dc:title>start</dc:title>
  </office:meta>
</office:document-meta>
</file>