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ersonen:johann_boebel"/>Johann Böbel (* 1824 in <text:a xlink:type="simple" xlink:href="https://wiki.unique.pm/doku.php?id=hermannstadt" text:style-name="Internet_20_link" text:visited-style-name="Visited_20_Internet_20_Link">hermannstadt</text:a>; † 1887 ebenda), <text:a xlink:type="simple" xlink:href="https://wiki.unique.pm/doku.php?id=weissbaecker" text:style-name="Internet_20_link" text:visited-style-name="Visited_20_Internet_20_Link">weissbaecker</text:a>meister, (Alt)Meister der Weißbäckerzunft und Maler</text:p>
      <text:p text:style-name="Text_20_body"><text:a xlink:type="simple" xlink:href="https://www.siebenbuerger.de/portal/service/standorte/standort.php?id=91" text:style-name="Internet_20_link" text:visited-style-name="Visited_20_Internet_20_Link">https://www.siebenbuerger.de/portal/service/standorte/standort.php?id=91</text:a></text:p>
      <text:p text:style-name="Text_20_body">Er kauft ca. 1850 das später nach ihm benannte „<text:a xlink:type="simple" xlink:href="https://wiki.unique.pm/doku.php?id=boebel-haus" text:style-name="Internet_20_link" text:visited-style-name="Visited_20_Internet_20_Link">boebel-haus</text:a>“, eines der ältesten Stadthäuser Hermannstadts aus dem 15. Jh.</text:p>
      <text:p text:style-name="Text_20_body">Vermutlich der Vater von <text:a xlink:type="simple" xlink:href="https://wiki.unique.pm/doku.php?id=emilie_boebel" text:style-name="Internet_20_link" text:visited-style-name="Visited_20_Internet_20_Link">emilie_boebel</text:a>.</text:p>
      <text:p text:style-name="Text_20_body">Wurde als Maler bekannt durch das „<text:a xlink:type="simple" xlink:href="https://wiki.unique.pm/doku.php?id=boebel-album" text:style-name="Internet_20_link" text:visited-style-name="Visited_20_Internet_20_Link">boebel-album</text:a>“, einer Sammlung von mit Gemälden mit Darstellungen heute nicht mehr vorhandener Hermannstädter Befestigungsanlagen und Stadttore.</text:p>
      <text:p text:style-name="Text_20_body">Normdatei : Q40457303 VIAF: 161144782957865467236 GND: 1077531516 artist QS:P170,Q4045730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08:10</meta:creation-date>
    <dc:creator>Generated</dc:creator>
    <dc:date>2026-09-13T10::08:10</dc:date>
    <dc:language>en-US</dc:language>
    <meta:editing-cycles>1</meta:editing-cycles>
    <meta:editing-duration>PT0S</meta:editing-duration>
    <dc:title>personen:johann_boebel</dc:title>
  </office:meta>
</office:document-meta>
</file>