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orte:hermannstadt"/>Hermannstadt</text:span> <text:span text:style-name="Emphasis">(rumänisch Sibiu [si'biu], ungarisch Nagyszeben, siebenbürgisch-sächsisch Härmeschtat[4] oder Hermestatt)</text:span> ist eine Stadt in Rumänien im Kreis Sibiu und zugleich Kreishauptstadt. Sie liegt in der historischen Landschaft <text:a xlink:type="simple" xlink:href="https://wiki.unique.pm/doku.php?id=orte:siebenb%C3%BCrgen" text:style-name="Internet_20_link" text:visited-style-name="Visited_20_Internet_20_Link">Siebenbürgen</text:a> und ist eines der Zentren der <text:a xlink:type="simple" xlink:href="https://wiki.unique.pm/doku.php?id=orte:siebenb%C3%BCrger_sachsen" text:style-name="Internet_20_link" text:visited-style-name="Visited_20_Internet_20_Link">Siebenbürger Sachsen</text:a>.</text:p>
      <text:p text:style-name="Text_20_body"><draw:frame draw:style-name="media" draw:name="Luftbild der Altstadt von Hermannstadt, 70er-Jahre, großer und kleiner Ring Legend" text:anchor-type="as-char" draw:z-index="0" svg:width="" svg:rel-width="100%"><draw:text-box><text:p text:style-name="legendcenter"><draw:frame draw:style-name="media" draw:name="Luftbild der Altstadt von Hermannstadt, 70er-Jahre, großer und kleiner Ring" text:anchor-type="as-char" draw:z-index="0" svg:width="" svg:rel-width="100%" svg:height="0cm"><draw:image xlink:href="/data/web/e59105/html/apps/dokuwiki-169263/data/media/hermannstadt_-_altstadt-luftbild_mit_grossem_und_kleinem_ring_-_postkarte_aus_den_70er.jpg" xlink:type="simple" xlink:show="embed" xlink:actuate="onLoad"/></draw:frame>Luftbild der Altstadt von Hermannstadt, 70er-Jahre, großer und kleiner Ring</text:p></draw:text-box></draw:frame></text:p>
      <text:p text:style-name="Text_20_body"><text:a xlink:type="simple" xlink:href="https://de.wikipedia.org/wiki/Hermannstadt" text:style-name="Internet_20_link" text:visited-style-name="Visited_20_Internet_20_Link">https://de.wikipedia.org/wiki/Hermannstad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50:50</meta:creation-date>
    <dc:creator>Generated</dc:creator>
    <dc:date>2026-09-13T07::50:50</dc:date>
    <dc:language>en-US</dc:language>
    <meta:editing-cycles>1</meta:editing-cycles>
    <meta:editing-duration>PT0S</meta:editing-duration>
    <dc:title>orte:hermannstadt</dc:title>
  </office:meta>
</office:document-meta>
</file>