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milie_böbel"/>Emilie Böbel, Weißbäckerswaise, Reispergasse 16, <text:a xlink:type="simple" xlink:href="https://wiki.unique.pm/doku.php?id=hermannstadt" text:style-name="Internet_20_link" text:visited-style-name="Visited_20_Internet_20_Link">Hermannstadt</text:a></text:p>
      <text:p text:style-name="Text_20_body">Verzeichnet im Adressbuch von Hermannstadt 1901, herausgegeben vom Hermannstädter Bürger- und Gewerbe-Verein</text:p>
      <text:p text:style-name="Text_20_body">Quelle: <text:a xlink:type="simple" xlink:href="https://adressbuecher.genealogy.net/addressbook/547474a01e6272f5d10f9527?offset=675&amp;start=B&amp;max=25" text:style-name="Internet_20_link" text:visited-style-name="Visited_20_Internet_20_Link">https://adressbuecher.genealogy.net/addressbook/547474a01e6272f5d10f9527?offset=675&amp;start=B&amp;max=25</text:a></text:p>
      <text:p text:style-name="Text_20_body">Vermutlich die Tochter von <text:a xlink:type="simple" xlink:href="https://wiki.unique.pm/doku.php?id=johann_b%C3%B6bel" text:style-name="Internet_20_link" text:visited-style-name="Visited_20_Internet_20_Link">Johann Böbel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7::03:37</meta:creation-date>
    <dc:creator>Generated</dc:creator>
    <dc:date>2026-09-13T07::03:37</dc:date>
    <dc:language>en-US</dc:language>
    <meta:editing-cycles>1</meta:editing-cycles>
    <meta:editing-duration>PT0S</meta:editing-duration>
    <dc:title>emilie_böbel</dc:title>
  </office:meta>
</office:document-meta>
</file>