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erufe:weissbaecker"/>Ein <text:span text:style-name="Strong_20_Emphasis">Weißbäcker</text:span> verarbeitet helles Mehl zu Weißbrot, Brötchen und ähnlichen Backwaren. Je nach Region wurde bis ins 19. Jahrhundert zwischen einem Weiß- und Schwarzbäcker <text:span text:style-name="Emphasis">(verarbeitet nur dunkles Mehl)</text:span> sowie Zuckerbäckern bzw. Konditoren <text:span text:style-name="Emphasis">(stellen Süßwaren her)</text:span> und Pfefferkuchenbäcker <text:span text:style-name="Emphasis">(Lebkuchenherstellung)</text:span> unterschieden. Jeder dieser Berufe war in eigenen <text:a xlink:type="simple" xlink:href="https://wiki.unique.pm/doku.php?id=berufe:zunft" text:style-name="Internet_20_link" text:visited-style-name="Visited_20_Internet_20_Link">Zünften</text:a> organisiert.</text:p>
      <text:p text:style-name="Text_20_body">Bäcker oder Bäckerin ist eine Person, die das <text:a xlink:type="simple" xlink:href="https://wiki.unique.pm/doku.php?id=berufe:b%C3%A4ckerhandwerk" text:style-name="Internet_20_link" text:visited-style-name="Visited_20_Internet_20_Link">Bäckerhandwerk</text:a> ausübt, also Brot, Brötchen, Kleingebäck und feine Backwaren backt. Bäcker ist ein Handwerks- und Ausbildungsberuf. Eine zur Ausübung dieses Berufs eingerichtete Arbeitsstätte nennt man Bäckerei.</text:p>
      <text:p text:style-name="Text_20_body">Der Beruf des Bäckers war früher höchst angese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49:26</meta:creation-date>
    <dc:creator>Generated</dc:creator>
    <dc:date>2026-09-13T07::49:26</dc:date>
    <dc:language>en-US</dc:language>
    <meta:editing-cycles>1</meta:editing-cycles>
    <meta:editing-duration>PT0S</meta:editing-duration>
    <dc:title>berufe:weissbaecker</dc:title>
  </office:meta>
</office:document-meta>
</file>