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begriffe:genealogie"/>Genealogie</text:span> <text:span text:style-name="Emphasis">(von altgriechisch genealogéo „die Abkunft ermitteln“)</text:span> ist ein Fachausdruck für die vor allem privat betriebene Ahnenforschung und (geschichtliche) Familienforschung, zugleich aber auch für eine der Historischen Hilfswissenschaften. Genealogen oder Familienforscher befassen sich mit menschlichen Verwandtschaftsbeziehungen und ihrer Darstellung. Dabei richtet sich das Interesse teilweise vorrangig auf die biologische Herkunft (Ahnenforschung), teilweise auf das gesamte familiäre Umfeld sozialer Beziehungen einschließlich der affinen, Patenschafts- und anderer personenbezogener Beziehungen (Familienforschung), ähnlich wie der Begriff „Verwandtschaft“ in der geschichtswissenschaftlichen und ethnologischen Verwandtschaftsforschung verstanden wird.</text:p>
      <text:p text:style-name="Text_20_body"><text:a xlink:type="simple" xlink:href="https://de.wikipedia.org/wiki/Genealogie" text:style-name="Internet_20_link" text:visited-style-name="Visited_20_Internet_20_Link">https://de.wikipedia.org/wiki/Genealog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53:55</meta:creation-date>
    <dc:creator>Generated</dc:creator>
    <dc:date>2026-09-13T07::53:55</dc:date>
    <dc:language>en-US</dc:language>
    <meta:editing-cycles>1</meta:editing-cycles>
    <meta:editing-duration>PT0S</meta:editing-duration>
    <dc:title>begriffe:genealogie</dc:title>
  </office:meta>
</office:document-meta>
</file>