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böbel-album"/>Als „<text:span text:style-name="Strong_20_Emphasis">Böbel-Album</text:span>“ wird eine Sammlung von Gemälden des Bäckers und Künstlers <text:a xlink:type="simple" xlink:href="https://wiki.unique.pm/doku.php?id=johann_b%C3%B6bel" text:style-name="Internet_20_link" text:visited-style-name="Visited_20_Internet_20_Link">Johann Böbel</text:a> bezeichnet, die heute teilweise nicht mehr vorhandene <text:a xlink:type="simple" xlink:href="https://wiki.unique.pm/doku.php?id=hermannstadt" text:style-name="Internet_20_link" text:visited-style-name="Visited_20_Internet_20_Link">Hermannstädter</text:a> Befestigungsanlagen und die ehemals 5 Stadttore aber auch zahlreiche Stadthäuser wiedergeben. Neben der künstlerischen Qualität haben viele Werke auch eine kulturhistorische und baugeschichtliche Bedeutung, weshalb die heute als Basis bei der Restaurierung der dargestellten Gebäude dienen.</text:p>
      <text:p text:style-name="Text_20_body">…n Landschaften mit der einmaligen Magie der Natur sowie dem Zauber der mittelalterlichen Städte und wehrhaften Kirchenburgen sind Spiegelbilder seelischer Stimmung. Neben der künstlerischen Qualität haben viele Werke auch eine kulturhistorische und baugeschichtliche Bedeutung, wie z.B die Aquarelle mit den fünf Stadttoren, der Türme und Mauern Alt-Hermannstadts des Amateurmalers Johann Böbel.</text:p>
      <text:p text:style-name="Text_20_body">… der Mappe des Zuckerbäckers Johann Böbel, der Aquarelle der ehemaligen Baudenkmäler Hermannstadts, die Ende des 19. Jahrhunderts abgerissen worden waren, hinterlassen hat.</text:p>
      <text:p text:style-name="Text_20_body"><text:a xlink:type="simple" xlink:href="https://www.siebenbuerger.de/zeitung/pdfarchiv/suche/B%F6bel%20Johann/" text:style-name="Internet_20_link" text:visited-style-name="Visited_20_Internet_20_Link">https://www.siebenbuerger.de/zeitung/pdfarchiv/suche/B%F6bel%20Johan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7::52:35</meta:creation-date>
    <dc:creator>Generated</dc:creator>
    <dc:date>2026-09-13T07::52:35</dc:date>
    <dc:language>en-US</dc:language>
    <meta:editing-cycles>1</meta:editing-cycles>
    <meta:editing-duration>PT0S</meta:editing-duration>
    <dc:title>böbel-album</dc:title>
  </office:meta>
</office:document-meta>
</file>